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nux Libertine Display G" svg:font-family="'Linux Libertine Display G'"/>
    <style:font-face style:name="OpenSymbol" svg:font-family="OpenSymbol, 'Arial Unicode MS'"/>
    <style:font-face style:name="Times New Roman" svg:font-family="'Times New Roman'" style:font-family-generic="roman"/>
    <style:font-face style:name="Arial" svg:font-family="Arial" style:font-family-generic="swiss"/>
    <style:font-face style:name="ArialMT" svg:font-family="ArialMT" style:font-family-generic="swiss"/>
    <style:font-face style:name="Arial Unicode MS" svg:font-family="'Arial Unicode M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Text_20_body">
      <style:text-properties fo:font-size="13pt" style:font-size-asian="13pt" style:font-size-complex="13pt"/>
    </style:style>
    <style:style style:name="P2" style:family="paragraph" style:parent-style-name="Text_20_body">
      <style:paragraph-properties fo:text-align="start" style:justify-single-word="false"/>
      <style:text-properties fo:font-size="13pt" style:font-size-asian="13pt" style:font-size-complex="13pt"/>
    </style:style>
    <style:style style:name="P3" style:family="paragraph" style:parent-style-name="Text_20_body">
      <style:paragraph-properties fo:text-align="justify" style:justify-single-word="false"/>
      <style:text-properties fo:font-size="13pt" fo:font-style="normal" fo:font-weight="normal" style:font-size-asian="13pt" style:font-style-asian="normal" style:font-weight-asian="normal" style:font-size-complex="13pt" style:font-style-complex="normal" style:font-weight-complex="normal"/>
    </style:style>
    <style:style style:name="P4" style:family="paragraph" style:parent-style-name="Text_20_body">
      <style:paragraph-properties fo:text-align="justify" style:justify-single-word="false"/>
      <style:text-properties fo:font-size="13pt" fo:font-style="normal" fo:font-weight="normal" officeooo:paragraph-rsid="003ae32c" style:font-size-asian="13pt" style:font-style-asian="normal" style:font-weight-asian="normal" style:font-size-complex="13pt" style:font-style-complex="normal" style:font-weight-complex="normal"/>
    </style:style>
    <style:style style:name="P5" style:family="paragraph" style:parent-style-name="Text_20_body">
      <style:paragraph-properties fo:text-align="end" style:justify-single-word="false"/>
      <style:text-properties fo:font-size="13pt" fo:font-style="normal" style:font-size-asian="13pt" style:font-style-asian="normal" style:font-size-complex="13pt" style:font-style-complex="normal"/>
    </style:style>
    <style:style style:name="P6" style:family="paragraph" style:parent-style-name="Text_20_body">
      <style:paragraph-properties fo:text-align="justify" style:justify-single-word="false"/>
    </style:style>
    <style:style style:name="P7" style:family="paragraph" style:parent-style-name="Text_20_body">
      <style:paragraph-properties fo:text-align="justify" style:justify-single-word="false"/>
      <style:text-properties officeooo:paragraph-rsid="003ae32c"/>
    </style:style>
    <style:style style:name="P8" style:family="paragraph" style:parent-style-name="Text_20_body">
      <style:paragraph-properties fo:text-align="end" style:justify-single-word="false"/>
      <style:text-properties fo:font-style="normal" style:font-style-asian="normal" style:font-style-complex="normal"/>
    </style:style>
    <style:style style:name="P9" style:family="paragraph" style:parent-style-name="Text_20_body">
      <style:paragraph-properties fo:text-align="start" style:justify-single-word="false"/>
      <style:text-properties fo:font-size="9pt" style:font-size-asian="7.84999990463257pt" style:font-size-complex="9pt"/>
    </style:style>
    <style:style style:name="P10" style:family="paragraph" style:parent-style-name="Text_20_body">
      <style:paragraph-properties fo:text-align="center" style:justify-single-word="false"/>
      <style:text-properties fo:font-size="9pt" style:font-size-asian="7.84999990463257pt" style:font-size-complex="9pt"/>
    </style:style>
    <style:style style:name="P11" style:family="paragraph" style:parent-style-name="Text_20_body">
      <style:paragraph-properties fo:text-align="end" style:justify-single-word="false"/>
      <style:text-properties fo:font-size="9pt" fo:font-style="italic" style:font-size-asian="7.84999990463257pt" style:font-style-asian="italic" style:font-size-complex="9pt" style:font-style-complex="italic"/>
    </style:style>
    <style:style style:name="P12" style:family="paragraph" style:parent-style-name="Text_20_body">
      <style:paragraph-properties fo:text-align="end" style:justify-single-word="false"/>
      <style:text-properties fo:font-size="9pt" fo:font-style="normal" style:font-size-asian="9pt" style:font-style-asian="normal" style:font-size-complex="9pt" style:font-style-complex="normal"/>
    </style:style>
    <style:style style:name="P13" style:family="paragraph" style:parent-style-name="Text_20_body">
      <style:paragraph-properties fo:text-align="justify" style:justify-single-word="false"/>
      <style:text-properties fo:font-size="6pt" style:font-size-asian="6pt" style:font-size-complex="6pt"/>
    </style:style>
    <style:style style:name="P14" style:family="paragraph" style:parent-style-name="Text_20_body">
      <style:paragraph-properties fo:text-align="end" style:justify-single-word="false"/>
      <style:text-properties fo:color="#ff3333" fo:font-size="13pt" fo:font-style="italic" style:font-name-asian="ArialMT" style:font-size-asian="13pt" style:font-style-asian="italic" style:font-name-complex="ArialMT" style:font-size-complex="13pt" style:font-style-complex="italic"/>
    </style:style>
    <style:style style:name="P15" style:family="paragraph" style:parent-style-name="Text_20_body">
      <style:paragraph-properties fo:text-align="end" style:justify-single-word="false"/>
      <style:text-properties fo:color="#000000" fo:font-size="13pt" fo:font-style="italic" officeooo:rsid="003e1965" officeooo:paragraph-rsid="003e1965" style:font-name-asian="ArialMT" style:font-size-asian="13pt" style:font-style-asian="italic" style:font-name-complex="ArialMT" style:font-size-complex="13pt" style:font-style-complex="italic"/>
    </style:style>
    <style:style style:name="P16" style:family="paragraph" style:parent-style-name="Text_20_body">
      <style:paragraph-properties fo:margin-top="0cm" fo:margin-bottom="0cm" loext:contextual-spacing="false" fo:line-height="100%"/>
      <style:text-properties fo:font-size="11pt" officeooo:paragraph-rsid="002074dd" style:font-size-asian="11pt" style:font-size-complex="11pt"/>
    </style:style>
    <style:style style:name="P17" style:family="paragraph" style:parent-style-name="Text_20_body">
      <style:paragraph-properties fo:margin-top="0cm" fo:margin-bottom="0cm" loext:contextual-spacing="false" fo:line-height="100%"/>
      <style:text-properties fo:font-size="11pt" fo:font-style="italic" officeooo:rsid="003a9469" officeooo:paragraph-rsid="003a9469" style:font-size-asian="11pt" style:font-style-asian="italic" style:font-size-complex="11pt" style:font-style-complex="italic"/>
    </style:style>
    <style:style style:name="P18" style:family="paragraph" style:parent-style-name="Text_20_body">
      <style:paragraph-properties fo:margin-top="0cm" fo:margin-bottom="0cm" loext:contextual-spacing="false" fo:line-height="100%"/>
      <style:text-properties fo:font-size="11pt" fo:font-style="normal" officeooo:rsid="002074dd" officeooo:paragraph-rsid="0035e06e" style:font-size-asian="11pt" style:font-style-asian="normal" style:font-size-complex="11pt" style:font-style-complex="normal"/>
    </style:style>
    <style:style style:name="P19" style:family="paragraph" style:parent-style-name="Text_20_body">
      <style:paragraph-properties fo:margin-top="0cm" fo:margin-bottom="0cm" loext:contextual-spacing="false" fo:line-height="100%"/>
      <style:text-properties fo:font-size="11pt" fo:font-style="normal" officeooo:rsid="0035e06e" officeooo:paragraph-rsid="0035e06e" style:font-size-asian="11pt" style:font-style-asian="normal" style:font-size-complex="11pt" style:font-style-complex="normal"/>
    </style:style>
    <style:style style:name="P20" style:family="paragraph" style:parent-style-name="Text_20_body" style:master-page-name="Standard">
      <style:paragraph-properties fo:margin-top="0cm" fo:margin-bottom="0cm" loext:contextual-spacing="false" fo:line-height="100%" style:page-number="auto"/>
      <style:text-properties fo:font-size="11pt" officeooo:paragraph-rsid="002074dd" style:font-size-asian="11pt" style:font-size-complex="11pt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officeooo:rsid="002074dd" style:font-size-asian="13pt" style:font-size-complex="13pt"/>
    </style:style>
    <style:style style:name="T3" style:family="text">
      <style:text-properties fo:font-size="13pt" fo:font-style="italic" style:font-size-asian="13pt" style:font-style-asian="italic" style:font-size-complex="13pt" style:font-style-complex="italic"/>
    </style:style>
    <style:style style:name="T4" style:family="text">
      <style:text-properties fo:font-size="13pt" fo:font-style="italic" officeooo:rsid="003a9469" style:font-size-asian="13pt" style:font-style-asian="italic" style:font-size-complex="13pt" style:font-style-complex="italic"/>
    </style:style>
    <style:style style:name="T5" style:family="text">
      <style:text-properties fo:font-size="13pt" fo:font-style="normal" fo:font-weight="normal" style:font-size-asian="13pt" style:font-style-asian="normal" style:font-weight-asian="normal" style:font-size-complex="13pt" style:font-style-complex="normal" style:font-weight-complex="normal"/>
    </style:style>
    <style:style style:name="T6" style:family="text">
      <style:text-properties fo:font-size="13pt" fo:font-style="normal" fo:font-weight="normal" officeooo:rsid="00218d59" style:font-size-asian="13pt" style:font-style-asian="normal" style:font-weight-asian="normal" style:font-size-complex="13pt" style:font-style-complex="normal" style:font-weight-complex="normal"/>
    </style:style>
    <style:style style:name="T7" style:family="text">
      <style:text-properties fo:font-size="13pt" fo:font-style="normal" fo:font-weight="normal" officeooo:rsid="002237f8" style:font-size-asian="13pt" style:font-style-asian="normal" style:font-weight-asian="normal" style:font-size-complex="13pt" style:font-style-complex="normal" style:font-weight-complex="normal"/>
    </style:style>
    <style:style style:name="T8" style:family="text">
      <style:text-properties style:use-window-font-color="true" fo:font-size="13pt" style:font-size-asian="13pt" style:font-size-complex="13pt"/>
    </style:style>
    <style:style style:name="T9" style:family="text">
      <style:text-properties style:use-window-font-color="true" fo:font-size="13pt" officeooo:rsid="00218d59" style:font-size-asian="13pt" style:font-size-complex="13pt"/>
    </style:style>
    <style:style style:name="T10" style:family="text">
      <style:text-properties style:use-window-font-color="true" fo:font-size="13pt" fo:font-weight="normal" style:font-size-asian="13pt" style:font-weight-asian="normal" style:font-size-complex="13pt" style:font-weight-complex="normal"/>
    </style:style>
    <style:style style:name="T11" style:family="text">
      <style:text-properties style:use-window-font-color="true" fo:font-size="13pt" fo:font-weight="normal" officeooo:rsid="00218d59" style:font-size-asian="13pt" style:font-weight-asian="normal" style:font-size-complex="13pt" style:font-weight-complex="normal"/>
    </style:style>
    <style:style style:name="T12" style:family="text">
      <style:text-properties style:use-window-font-color="true" fo:font-size="13pt" fo:font-weight="normal" officeooo:rsid="002237f8" style:font-size-asian="13pt" style:font-weight-asian="normal" style:font-size-complex="13pt" style:font-weight-complex="normal"/>
    </style:style>
    <style:style style:name="T13" style:family="text">
      <style:text-properties style:use-window-font-color="true" fo:font-size="13pt" fo:font-weight="normal" officeooo:rsid="00391c74" style:font-size-asian="13pt" style:font-weight-asian="normal" style:font-size-complex="13pt" style:font-weight-complex="normal"/>
    </style:style>
    <style:style style:name="T14" style:family="text">
      <style:text-properties style:use-window-font-color="true" fo:font-size="13pt" style:text-underline-style="solid" style:text-underline-width="auto" style:text-underline-color="font-color" style:font-size-asian="13pt" style:font-size-complex="13pt"/>
    </style:style>
    <style:style style:name="T15" style:family="text">
      <style:text-properties style:use-window-font-color="true" style:text-line-through-style="none" style:text-line-through-type="none" fo:font-size="13pt" fo:font-style="normal" fo:font-weight="normal" officeooo:rsid="00326062" style:font-size-asian="13pt" style:font-style-asian="normal" style:font-weight-asian="normal" style:font-size-complex="13pt" style:font-style-complex="normal" style:font-weight-complex="normal"/>
    </style:style>
    <style:style style:name="T16" style:family="text">
      <style:text-properties style:use-window-font-color="true" style:text-line-through-style="none" style:text-line-through-type="none" fo:font-size="13pt" fo:font-style="normal" fo:font-weight="normal" officeooo:rsid="003ae32c" style:font-size-asian="13pt" style:font-style-asian="normal" style:font-weight-asian="normal" style:font-size-complex="13pt" style:font-style-complex="normal" style:font-weight-complex="normal"/>
    </style:style>
    <style:style style:name="T17" style:family="text">
      <style:text-properties style:use-window-font-color="true" style:text-line-through-style="none" style:text-line-through-type="none" fo:font-size="13pt" fo:font-style="normal" fo:font-weight="normal" officeooo:rsid="0026cd53" style:font-size-asian="13pt" style:font-style-asian="normal" style:font-weight-asian="normal" style:font-size-complex="13pt" style:font-style-complex="normal" style:font-weight-complex="normal"/>
    </style:style>
    <style:style style:name="T18" style:family="text">
      <style:text-properties style:use-window-font-color="true" style:text-line-through-style="none" style:text-line-through-type="none" officeooo:rsid="00326062"/>
    </style:style>
    <style:style style:name="T19" style:family="text">
      <style:text-properties fo:font-variant="normal" fo:text-transform="none" style:use-window-font-color="true" fo:font-size="13pt" fo:font-style="normal" fo:font-weight="normal" style:font-size-asian="13pt" style:font-style-asian="normal" style:font-weight-asian="normal" style:font-size-complex="13pt" style:font-weight-complex="normal"/>
    </style:style>
    <style:style style:name="T20" style:family="text">
      <style:text-properties fo:font-variant="normal" fo:text-transform="none" fo:font-size="13pt" fo:font-style="normal" fo:font-weight="normal" style:font-size-asian="13pt" style:font-style-asian="normal" style:font-weight-asian="normal" style:font-size-complex="13pt" style:font-style-complex="normal" style:font-weight-complex="normal"/>
    </style:style>
    <style:style style:name="T21" style:family="text">
      <style:text-properties fo:font-variant="normal" fo:text-transform="none" fo:font-size="13pt" fo:font-style="normal" fo:font-weight="normal" officeooo:rsid="00218d59" style:font-size-asian="13pt" style:font-style-asian="normal" style:font-weight-asian="normal" style:font-size-complex="13pt" style:font-style-complex="normal" style:font-weight-complex="normal"/>
    </style:style>
    <style:style style:name="T22" style:family="text">
      <style:text-properties officeooo:rsid="002074dd"/>
    </style:style>
    <style:style style:name="T23" style:family="text">
      <style:text-properties fo:font-style="normal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24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5" style:family="text">
      <style:text-properties officeooo:rsid="002237f8"/>
    </style:style>
    <style:style style:name="T26" style:family="text">
      <style:text-properties style:text-line-through-style="none" style:text-line-through-type="none"/>
    </style:style>
    <style:style style:name="T27" style:family="text">
      <style:text-properties style:text-line-through-style="none" style:text-line-through-type="none" officeooo:rsid="002237f8"/>
    </style:style>
    <style:style style:name="T28" style:family="text">
      <style:text-properties style:text-line-through-style="none" style:text-line-through-type="none" officeooo:rsid="0028814e"/>
    </style:style>
    <style:style style:name="T29" style:family="text">
      <style:text-properties style:text-line-through-style="none" style:text-line-through-type="none" officeooo:rsid="002957de"/>
    </style:style>
    <style:style style:name="T30" style:family="text">
      <style:text-properties style:text-line-through-style="none" style:text-line-through-type="none" officeooo:rsid="002a8e98"/>
    </style:style>
    <style:style style:name="T31" style:family="text">
      <style:text-properties style:text-line-through-style="none" style:text-line-through-type="none" officeooo:rsid="002cc3b1"/>
    </style:style>
    <style:style style:name="T32" style:family="text">
      <style:text-properties style:text-line-through-style="none" style:text-line-through-type="none" officeooo:rsid="002e5af2"/>
    </style:style>
    <style:style style:name="T33" style:family="text">
      <style:text-properties style:text-line-through-style="none" style:text-line-through-type="none" officeooo:rsid="002fd220"/>
    </style:style>
    <style:style style:name="T34" style:family="text">
      <style:text-properties style:text-line-through-style="none" style:text-line-through-type="none" officeooo:rsid="0030b892"/>
    </style:style>
    <style:style style:name="T35" style:family="text">
      <style:text-properties style:text-line-through-style="none" style:text-line-through-type="none" officeooo:rsid="00326062"/>
    </style:style>
    <style:style style:name="T36" style:family="text">
      <style:text-properties style:text-line-through-style="none" style:text-line-through-type="none" officeooo:rsid="00333374"/>
    </style:style>
    <style:style style:name="T37" style:family="text">
      <style:text-properties style:text-line-through-style="none" style:text-line-through-type="none" officeooo:rsid="00376687"/>
    </style:style>
    <style:style style:name="T38" style:family="text">
      <style:text-properties style:text-line-through-style="none" style:text-line-through-type="none" officeooo:rsid="00391c74"/>
    </style:style>
    <style:style style:name="T39" style:family="text">
      <style:text-properties officeooo:rsid="00333374"/>
    </style:style>
    <style:style style:name="T40" style:family="text">
      <style:text-properties officeooo:rsid="003a9469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Mme …… <text:s/>M…...</text:p>
      <text:p text:style-name="P17">adresse</text:p>
      <text:p text:style-name="P16">Parents de <text:span text:style-name="T40">l'enfant………</text:span>.</text:p>
      <text:p text:style-name="P18">Ecole ……………….</text:p>
      <text:p text:style-name="P19"/>
      <text:p text:style-name="P12"><text:span text:style-name="T4">date</text:span><text:span text:style-name="T3"><text:tab/></text:span></text:p>
      <text:p text:style-name="P8"><text:span text:style-name="T1">À l’attention de </text:span><text:span text:style-name="T2">Madame la Ministre de l'Education Nationale</text:span></text:p>
      <text:p text:style-name="P5">Copie<text:span text:style-name="T39">s envoyées</text:span> <text:span text:style-name="T22">à l'équipe enseignante de l'</text:span>école, <text:span text:style-name="T22">à l'</text:span>IEN <text:span text:style-name="T22">et au</text:span> DASEN, </text:p>
      <text:p text:style-name="P11"/>
      <text:p text:style-name="P1">Objet : Opposition au fichier « Livret scolaire unique numérique »</text:p>
      <text:p text:style-name="P10"/>
      <text:p text:style-name="P2"><text:tab/>Madame, </text:p>
      <text:p text:style-name="P9"/>
      <text:p text:style-name="P7"><text:span text:style-name="T8"><text:tab/></text:span><text:span text:style-name="T9">Nous avons</text:span><text:span text:style-name="T19"> appris l'existence du nouveau Livret scolaire unique numérique qui doit conserver </text:span><text:span text:style-name="T10">des informations </text:span><text:span text:style-name="T13">personnelles </text:span><text:span text:style-name="T10">sur </text:span><text:span text:style-name="T11">nos</text:span><text:span text:style-name="T10"> enfant</text:span><text:span text:style-name="T11">s</text:span><text:span text:style-name="T10"> concernant </text:span><text:span text:style-name="T11">leur</text:span><text:span text:style-name="T12">s</text:span><text:span text:style-name="T10"> acquisition</text:span><text:span text:style-name="T12">s</text:span><text:span text:style-name="T10"> des compétences du socle commun, </text:span><text:span text:style-name="T11">leur</text:span><text:span text:style-name="T10"> assiduité, </text:span><text:span text:style-name="T11">leur</text:span><text:span text:style-name="T10"> comportement dans l’école, les difficultés scolaires qu’il</text:span><text:span text:style-name="T11">s</text:span><text:span text:style-name="T10"> pourrai</text:span><text:span text:style-name="T11">en</text:span><text:span text:style-name="T10">t rencontrer ainsi que les dispositifs d’aide dont il</text:span><text:span text:style-name="T11">s</text:span><text:span text:style-name="T10"> pourrai</text:span><text:span text:style-name="T11">en</text:span><text:span text:style-name="T10">t bénéficier. Ce même fichier pourra conserver également des éléments sur </text:span><text:span text:style-name="T11">leur</text:span><text:span text:style-name="T10"> état de santé ou sur les handicaps qui peuvent l</text:span><text:span text:style-name="T11">es </text:span><text:span text:style-name="T10">affecter. </text:span><text:span text:style-name="T15"><text:s/></text:span><text:span text:style-name="T16">Ce fichier</text:span><text:span text:style-name="T17"> est déjà utilisé dans l'école de nos enfants, </text:span><text:span text:style-name="T15">sans que </text:span><text:span text:style-name="T17">nous </text:span><text:span text:style-name="T15">en </text:span><text:span text:style-name="T17">ayons</text:span><text:span text:style-name="T15"> été </text:span><text:span text:style-name="T17">préalablement </text:span><text:span text:style-name="T15">informé</text:span><text:span text:style-name="T17">s</text:span><text:span text:style-name="T15">, et sans accord de </text:span><text:span text:style-name="T17">notre</text:span><text:span text:style-name="T15"> part.</text:span></text:p>
      <text:p text:style-name="P6"><text:span text:style-name="T8"><text:tab/>Sachez que </text:span><text:span text:style-name="T9">nous</text:span><text:span text:style-name="T8"> refus</text:span><text:span text:style-name="T9">ons</text:span><text:span text:style-name="T8"> d’ores et déjà que la </text:span><text:span text:style-name="T14">moindre</text:span><text:span text:style-name="T8"> donnée concernant </text:span><text:span text:style-name="T9">nos</text:span><text:span text:style-name="T8"> enfant</text:span><text:span text:style-name="T9">s</text:span><text:span text:style-name="T8"> soit enregistrée dans le Livret scolaire unique numérique, </text:span><text:span text:style-name="T1">conformément à l'article 38 de la loi du 6 janvier 1978 sur l’informatique et les libertés, qui prévoit que toute personne « </text:span><text:span text:style-name="T3">a le droit de s'opposer pour des motifs légitimes à ce que des données à caractère personnel la concernant fassent l'objet d'un traitement ». </text:span></text:p>
      <text:p text:style-name="P6"><text:span text:style-name="T20"><text:tab/></text:span><text:span text:style-name="T21">Nous</text:span><text:span text:style-name="T20"> </text:span><text:span text:style-name="T21">sommes</text:span><text:span text:style-name="T20"> attaché</text:span><text:span text:style-name="T21">s</text:span><text:span text:style-name="T20"> à un livret scolaire qui est la seule propriété des parents, et qui </text:span><text:span text:style-name="T5">reste exclusivement un outil de communication entre le professeur et </text:span><text:span text:style-name="T6">nous</text:span><text:span text:style-name="T5">-même. Qui dit livret « numérique » dit en effet livret « partageable ». </text:span><text:span text:style-name="T6">Nous</text:span><text:span text:style-name="T5"> refus</text:span><text:span text:style-name="T6">ons</text:span><text:span text:style-name="T5"> que les informations liées aux compétences et à la scolarité de </text:span><text:span text:style-name="T6">nos</text:span><text:span text:style-name="T5"> enfant</text:span><text:span text:style-name="T6">s</text:span><text:span text:style-name="T5"> soient potentiellement accessibles à de tierces personnes, tout comme </text:span><text:span text:style-name="T7">nous</text:span><text:span text:style-name="T5"> refus</text:span><text:span text:style-name="T7">ons</text:span><text:span text:style-name="T5"> que par le biais des transferts d'un fichier à l'autre, leur durée de conservation soit potentiellement illimitée, mettant ainsi fin au droit à l'oubli dont doit pouvoir bénéficier chaque enfant puis chaque adulte. </text:span><text:span text:style-name="T7">Nous</text:span><text:span text:style-name="T5"> </text:span><text:span text:style-name="T7">tenons</text:span><text:span text:style-name="T5"> à ce que le livret scolaire reste exclusivement un outil de communication entre le professeur et </text:span><text:span text:style-name="T7">nous</text:span><text:span text:style-name="T5">-même. </text:span></text:p>
      <text:p text:style-name="P4"><text:tab/><text:span text:style-name="T32">No</text:span><text:span text:style-name="T27">us <text:s/></text:span><text:span text:style-name="T26">attir</text:span><text:span text:style-name="T27">ons</text:span><text:span text:style-name="T26"> votre attention sur le fait qu</text:span><text:span text:style-name="T28">e </text:span><text:span text:style-name="T31">l</text:span><text:span text:style-name="T28">es</text:span><text:span text:style-name="T26"> information</text:span><text:span text:style-name="T28">s </text:span><text:span text:style-name="T34">s</text:span><text:span text:style-name="T26">ur les modalités, la finalité et le contenu exact de ce nouveau fichier scolaire </text:span><text:span text:style-name="T36">n'</text:span><text:span text:style-name="T29">ont </text:span><text:span text:style-name="T36">pas été </text:span><text:span text:style-name="T30">complète</text:span><text:span text:style-name="T36">ment portées à notre connaissance.</text:span><text:span text:style-name="T26"> </text:span><text:span text:style-name="T36">I</text:span><text:span text:style-name="T33">l ne nous a pas été expliqué </text:span><text:span text:style-name="T35">que ce livret est numérique </text:span><text:span text:style-name="T36">et</text:span><text:span text:style-name="T35"> </text:span><text:span text:style-name="T33">que </text:span><text:span text:style-name="T35">nous disposons </text:span><text:span text:style-name="T36">donc </text:span><text:span text:style-name="T35">d'un droit d'accès, de rectification aux informations qui nous concernent </text:span><text:span text:style-name="T36">ainsi que d'un droit d'opposition à la collecte de ces données personnelles.</text:span><text:span text:style-name="T18"> </text:span><text:span text:style-name="T37">S</text:span><text:span text:style-name="T26">elon la loi de 1978, toute collecte de données effectuée dans ces conditions est considérée comme déloyale et pourra ainsi relever d’une infraction pénale. </text:span><text:span text:style-name="T38">Dans le respect de la Loi, nous</text:span><text:span text:style-name="T26"> vous demand</text:span><text:span text:style-name="T38">ons</text:span><text:span text:style-name="T26"> donc de </text:span><text:span text:style-name="T38">prendre acte de notre </text:span><text:span text:style-name="T26">décision. </text:span></text:p>
      <text:p text:style-name="P13"><text:span text:style-name="T23"><text:s/></text:span><text:span text:style-name="T24"><text:tab/><text:tab/><text:tab/></text:span></text:p>
      <text:p text:style-name="P3"><text:tab/>Veuillez <text:span text:style-name="T25">croire</text:span>, Madame, <text:span text:style-name="T25">en notre profond attachement au service public d'éducation.</text:span></text:p>
      <text:p text:style-name="P14"/>
      <text:p text:style-name="P15">Signatur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nux Libertine Display G" svg:font-family="'Linux Libertine Display G'"/>
    <style:font-face style:name="OpenSymbol" svg:font-family="OpenSymbol, 'Arial Unicode MS'"/>
    <style:font-face style:name="Times New Roman" svg:font-family="'Times New Roman'" style:font-family-generic="roman"/>
    <style:font-face style:name="Arial" svg:font-family="Arial" style:font-family-generic="swiss"/>
    <style:font-face style:name="ArialMT" svg:font-family="ArialMT" style:font-family-generic="swiss"/>
    <style:font-face style:name="Arial Unicode MS" svg:font-family="'Arial Unicode M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nux Libertine Display G" fo:font-size="12pt" fo:language="fr" fo:country="FR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nux Libertine Display G" fo:font-size="12pt" fo:language="fr" fo:country="FR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fo:font-size="14pt" fo:language="fr" fo:country="FR" style:letter-kerning="true" style:font-name-asian="Arial Unicode MS" style:font-family-asian="'Arial Unicode MS'" style:font-family-generic-asian="swiss" style:font-pitch-asian="variable" style:font-size-asian="14pt" style:language-asian="zh" style:country-asian="CN" style:font-name-complex="Arial Unicode MS" style:font-family-complex="'Arial Unicode MS'" style:font-family-generic-complex="swiss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fo:font-size="14pt" style:font-name-asian="Arial Unicode MS" style:font-family-asian="'Arial Unicode MS'" style:font-family-generic-asian="swiss" style:font-pitch-asian="variable" style:font-size-asian="14pt" style:font-name-complex="Arial Unicode MS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Times New Roman" fo:font-family="'Times New Roman'" style:font-family-generic="roman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/>
    </style:style>
    <style:style style:name="Bullet_20_Symbols" style:display-name="Bullet Symbols" style:family="text">
      <style:text-properties style:font-name="OpenSymbol" fo:font-family="OpenSymbol, 'Arial Unicode MS'" style:font-name-asian="OpenSymbol" style:font-family-asian="OpenSymbol, 'Arial Unicode MS'" style:font-name-complex="OpenSymbol" style:font-family-complex="OpenSymbol, 'Arial Unicode MS'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86cm" fo:margin-bottom="1.226cm" fo:margin-left="1.688cm" fo:margin-right="1.58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NRBE</meta:initial-creator>
    <meta:creation-date>2015-09-07T17:10:09</meta:creation-date>
    <dc:date>2016-12-16T14:17:01.558794420</dc:date>
    <meta:editing-cycles>46</meta:editing-cycles>
    <meta:editing-duration>PT1H47M34S</meta:editing-duration>
    <meta:generator>LibreOffice/5.2.3.3$Windows_x86 LibreOffice_project/d54a8868f08a7b39642414cf2c8ef2f228f780cf</meta:generator>
    <meta:print-date>2016-12-08T22:48:38.385992595</meta:print-date>
    <meta:document-statistic meta:table-count="0" meta:image-count="0" meta:object-count="0" meta:page-count="1" meta:paragraph-count="16" meta:word-count="445" meta:character-count="2842" meta:non-whitespace-character-count="2393"/>
    <meta:user-defined meta:name="Info 1"/>
    <meta:user-defined meta:name="Info 2"/>
    <meta:user-defined meta:name="Info 3"/>
    <meta:user-defined meta:name="Info 4"/>
  </office:meta>
</office:document-meta>
</file>