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office:font-face-decls>
  <office:automatic-styles>
    <style:style style:name="P1" style:family="paragraph" style:parent-style-name="Standard">
      <style:paragraph-properties fo:text-align="justify" style:justify-single-word="false"/>
      <style:text-properties fo:font-size="14pt" officeooo:rsid="00196ad1" officeooo:paragraph-rsid="001cb950" style:font-size-asian="14pt" style:font-size-complex="14pt"/>
    </style:style>
    <style:style style:name="P2" style:family="paragraph" style:parent-style-name="Standard">
      <style:paragraph-properties fo:text-align="justify" style:justify-single-word="false"/>
      <style:text-properties fo:font-size="14pt" officeooo:rsid="00196ad1" officeooo:paragraph-rsid="00196ad1" style:font-size-asian="14pt" style:font-size-complex="14pt"/>
    </style:style>
    <style:style style:name="P3" style:family="paragraph" style:parent-style-name="Standard">
      <style:paragraph-properties fo:text-align="justify" style:justify-single-word="false"/>
      <style:text-properties fo:font-size="14pt" officeooo:rsid="001cb950" officeooo:paragraph-rsid="001cb950" style:font-size-asian="14pt" style:font-size-complex="14pt"/>
    </style:style>
    <style:style style:name="P4" style:family="paragraph" style:parent-style-name="Standard">
      <style:paragraph-properties fo:text-align="justify" style:justify-single-word="false"/>
      <style:text-properties fo:font-size="14pt" officeooo:rsid="001ac0c8" officeooo:paragraph-rsid="001ac0c8" style:font-size-asian="14pt" style:font-size-complex="14pt"/>
    </style:style>
    <style:style style:name="P5" style:family="paragraph" style:parent-style-name="Standard">
      <style:paragraph-properties fo:text-align="justify" style:justify-single-word="false"/>
      <style:text-properties fo:font-size="14pt" officeooo:rsid="001ac0c8" officeooo:paragraph-rsid="00207318" style:font-size-asian="14pt" style:font-size-complex="14pt"/>
    </style:style>
    <style:style style:name="P6" style:family="paragraph" style:parent-style-name="Standard">
      <style:paragraph-properties fo:text-align="justify" style:justify-single-word="false"/>
      <style:text-properties fo:font-size="14pt" officeooo:rsid="001ac0c8" officeooo:paragraph-rsid="001e4865" style:font-size-asian="14pt" style:font-size-complex="14pt"/>
    </style:style>
    <style:style style:name="P7" style:family="paragraph" style:parent-style-name="Standard">
      <style:paragraph-properties fo:text-align="justify" style:justify-single-word="false"/>
      <style:text-properties fo:font-size="14pt" style:text-underline-style="solid" style:text-underline-width="auto" style:text-underline-color="font-color" fo:font-weight="bold" officeooo:rsid="001cb950" officeooo:paragraph-rsid="001cb950" style:font-size-asian="14pt" style:font-weight-asian="bold" style:font-size-complex="14pt" style:font-weight-complex="bold"/>
    </style:style>
    <style:style style:name="T1" style:family="text">
      <style:text-properties officeooo:rsid="001cb950"/>
    </style:style>
    <style:style style:name="T2" style:family="text">
      <style:text-properties officeooo:rsid="001e4865"/>
    </style:style>
    <style:style style:name="T3" style:family="text">
      <style:text-properties officeooo:rsid="001f623a"/>
    </style:style>
    <style:style style:name="T4" style:family="text">
      <style:text-properties officeooo:rsid="00207318"/>
    </style:style>
    <style:style style:name="T5" style:family="text">
      <style:text-properties officeooo:rsid="0021e7fe"/>
    </style:style>
    <style:style style:name="T6" style:family="text">
      <style:text-properties officeooo:rsid="00236e1d"/>
    </style:style>
    <style:style style:name="T7" style:family="text">
      <style:text-properties fo:color="#800000"/>
    </style:style>
    <style:style style:name="T8" style:family="text">
      <style:text-properties style:use-window-font-color="true"/>
    </style:style>
    <style:style style:name="T9" style:family="text">
      <style:text-properties style:use-window-font-color="true" officeooo:rsid="001cb950"/>
    </style:style>
    <style:style style:name="T10" style:family="text">
      <style:text-properties style:use-window-font-color="true" officeooo:rsid="00236e1d"/>
    </style:style>
    <style:style style:name="T11" style:family="text">
      <style:text-properties style:use-window-font-color="true" officeooo:rsid="0026be18"/>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7">Dysfonctionnements liés au LSUN au collège</text:p>
      <text:p text:style-name="P2"/>
      <text:p text:style-name="P1"><text:tab/>L'année dernière, nous avons eu <text:span text:style-name="T1">environ quatre</text:span><text:span text:style-name="T9"> </text:span><text:span text:style-name="T8">réu</text:span>nions pour mettre en œuvre la Réforme du Collège et notamment définir les E<text:span text:style-name="T1">nseignements </text:span>P<text:span text:style-name="T1">ratiques </text:span>I<text:span text:style-name="T1">nterdisciplinaires</text:span> (thèmes par niveau, disciplines engagées et temporalité). </text:p>
      <text:p text:style-name="P1">Pour la rentrée 2016, nous avons dû revoir l'ensemble de nos enseignements pour les adapter aux EPI et aux nouveaux programmes qui ont changé pour tous les niveaux en même temps, ce qui ne s'est jamais fait auparavant. </text:p>
      <text:p text:style-name="P1"><text:tab/>A la rentrée, nous nous sommes <text:span text:style-name="T8">rendu com</text:span>pte que les modalités d'évaluation et surtout, de renseignements sur le logiciel Pronote devaient également changer, ce qui fait <text:span text:style-name="T10">trois</text:span><text:span text:style-name="T8"> r</text:span>éformes pour une seule rentrée, <text:span text:style-name="T5">et beaucoup de réunions pour leur mise en œuvre.</text:span></text:p>
      <text:p text:style-name="P2"/>
      <text:p text:style-name="P2"><text:span text:style-name="T5"><text:tab/>Depuis la rentrée, pour la réforme de l'évaluation, n</text:span>ous avons eu <text:span text:style-name="T10">une</text:span><text:span text:style-name="T8"> </text:span>réunion en<text:span text:style-name="T8"> </text:span><text:span text:style-name="T10">plénière</text:span><text:span text:style-name="T8"> </text:span>pour échanger sur nos pratiques d'évaluation, un conseil d'enseignement et une réunion de coordonnateurs de disciplines. Lors de ces réunions, il a été dit que chacun, pour le moment, pouvait choisir ses modalités d'évaluation (avec des notes et des <text:span text:style-name="T1">échelles d'acquisition OU</text:span> avec des <text:span text:style-name="T1">échelle</text:span>s <text:span text:style-name="T1">d'acquisition</text:span> seulement), <text:span text:style-name="T5">sans obligation d'harmonisation par discipline ou par classe.</text:span></text:p>
      <text:p text:style-name="P2"/>
      <text:p text:style-name="P2"><text:tab/>Il apparaît plusieurs dysfonctionnements : tout d'abord, les programmes d'histoire-géographie demandent de travailler <text:span text:style-name="T10">sept</text:span><text:span text:style-name="T8"> </text:span>compétences renvoyant à plusieurs domaines <text:span text:style-name="T5">du socle</text:span>. L'IPR, en formation <text:span text:style-name="T1">le </text:span>14/11, a confirmé qu'il fallait se concentrer sur ces compétences disciplinaires. Mais l<text:span text:style-name="T4">'arrêté du 31/12/2015</text:span> indique qu'il faut, en fin de cycle, valider les domaines de compétences selon<text:span text:style-name="T8"> </text:span><text:span text:style-name="T10">quatre</text:span><text:span text:style-name="T8"> </text:span>échelles d'appréciation. Or, il n'y a pas de correspondance entre ces compétences que <text:span text:style-name="T4">j'</text:span>évalu<text:span text:style-name="T4">e</text:span> au quotidien et ces domaines. </text:p>
      <text:p text:style-name="P2"/>
      <text:p text:style-name="P2"><text:tab/>Lors de la réunion de coordonnateurs d<text:span text:style-name="T1">u</text:span> 14/11, les chefs d'établissement nous ont informés du fait que Pronote ne pourra transférer le résultat des <text:span text:style-name="T10">évaluations</text:span><text:span text:style-name="T8"> ver</text:span>s le nouveau Livret Scolaire Unique Numérique <text:span text:style-name="T10">que</text:span><text:span text:style-name="T8"> si </text:span>l'ensemble des membres de l'équipe pédagogique a harmonisé ses pratiques. Or, depuis le début de l'année, chaque enseignant a choisi sa modalité d'évaluation<text:span text:style-name="T7"> </text:span><text:span text:style-name="T8">: </text:span><text:span text:style-name="T10">évaluations notées ou échelles d’acquisition de compétences</text:span><text:span text:style-name="T8">.</text:span> Aucune formation n'a eu lieu spécifiquement sur l'évaluation, si ce n'est une matinée pour l'évaluation des 3ème de cette année. </text:p>
      <text:p text:style-name="P5"/>
      <text:p text:style-name="P4"><text:span text:style-name="T2"><text:tab/>En l'absence de formation, je me questionne sur mon travail sans avoir de certitude sur les réponses à apporter : </text:span>comment vais-je communiquer avec les familles <text:span text:style-name="T2">lors de la réunion parents-professeurs</text:span> ? Comment vais-je expliquer<text:span text:style-name="T8"> </text:span><text:span text:style-name="T10">aux parents </text:span><text:span text:style-name="T6">d’élèves </text:span>que je conserve les notes <text:span text:style-name="T2">pour évaluer les compétences mais </text:span>que je ne peux pas valider les domaines du socle car ils ne correspondent pas aux compétences que je dois travailler <text:span text:style-name="T2">en histoire-géographie</text:span> ? <text:span text:style-name="T2">Quelle image du collège vais-je renvoyer aux parents ?</text:span></text:p>
      <text:p text:style-name="P4"/>
      <text:p text:style-name="P5"><text:span text:style-name="T5"><text:tab/>De plus, je</text:span> p<text:span text:style-name="T2">asse trop de temps à évaluer : à chaque séance, je dois évaluer le </text:span><text:soft-page-break/><text:span text:style-name="T2">comportement des élèves en classe, leur capacité à coopérer ; j'évalue leur production en cours de séquence (compétences) lors d'évaluations formatives ; j'évalue leur acquisition des connaissances lors d'évaluations sommatives. Je passe mon temps à cocher des cases dont je ne sais pas quoi faire dans le logiciel Pronote. J'ai le sentiment de devoir remplir Pronote pour prouver que je réponds aux injonctions institutionnelles alors que cet outil est beaucoup plus contraignant que les demandes du LSUN : Pronote nous oblige </text:span>à formater nos pratiques et j<text:span text:style-name="T3">e</text:span> perd<text:span text:style-name="T3">s</text:span> ma liberté pédagogique pour me conformer à un logiciel alors que le logiciel devrait être <text:span text:style-name="T8">adapt</text:span><text:span text:style-name="T11">é</text:span> à ma pratique.</text:p>
      <text:p text:style-name="P6"/>
      <text:p text:style-name="P5"><text:span text:style-name="T5"><text:tab/>Dans Pronote, i</text:span>l faudrait, pour chaque évaluation, préciser les compétences et les éléments du programme travaillés, et pour chaque élève le niveau d'acquisition, tout en conservant les notes comme j'avais choisi de le faire initialement. Evaluer les élèves devient alors une tâche très lourde, qui prend beaucoup de temps. Le fait que rien ne soit réellement fixé donne, en plus, le sentiment de passer ce temps à faire quelque chose qui ne sera peut-êt<text:span text:style-name="T8">re </text:span><text:span text:style-name="T11">pas </text:span><text:span text:style-name="T8">va</text:span>lable.</text:p>
      <text:p text:style-name="P6"/>
      <text:p text:style-name="P6"><text:tab/>Nous subissons des injonctions paradoxales en permanence, et ce alors que la fin du trimestre approche…</text:p>
      <text:p text:style-name="P4"/>
      <text:p text:style-name="P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fr" fo:country="FR" style:letter-kerning="true" style:font-name-asian="Droid Sans Fallback" style:font-size-asian="10.5pt" style:language-asian="zh" style:country-asian="CN" style:font-name-complex="Free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Liberation Serif" fo:font-size="12pt" fo:language="fr" fo:country="FR" style:letter-kerning="true" style:font-name-asian="Droid Sans Fallback"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Droid Sans Fallback" style:font-family-asian="'Droid Sans Fallback'"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Bérangère </meta:initial-creator>
    <meta:creation-date>2016-11-14T19:59:34.564015575</meta:creation-date>
    <dc:date>2016-12-16T13:55:49.593224825</dc:date>
    <meta:editing-duration>PT1H27M16S</meta:editing-duration>
    <meta:editing-cycles>8</meta:editing-cycles>
    <meta:generator>LibreOffice/5.2.3.3$Windows_x86 LibreOffice_project/d54a8868f08a7b39642414cf2c8ef2f228f780cf</meta:generator>
    <meta:document-statistic meta:table-count="0" meta:image-count="0" meta:object-count="0" meta:page-count="2" meta:paragraph-count="11" meta:word-count="640" meta:character-count="4141" meta:non-whitespace-character-count="3499"/>
  </office:meta>
</office:document-meta>
</file>